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4757dc688676eeb828d66cdbc731968b.png"/>
  <manifest:file-entry manifest:media-type="image/png" manifest:full-path="Pictures/66234fe485335deec66dd3fc99bb1f85.png"/>
  <manifest:file-entry manifest:media-type="image/png" manifest:full-path="Pictures/f6bc8f95d43bb5c8f5868ed5772506e5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start"/>Welcome to the COMBINE working group for standardization of multicellular model descriptions.</text:p>
      <text:h text:style-name="Heading_20_3" text:outline-level="3"><text:bookmark-start text:name="__RefHeading___newsopenvt_reproducible_agent-based_multicellular_model_competition_1"/><text:bookmark-start text:name="newsopenvt_reproducible_agent-based_multicellular_model_competition"/>News: OpenVT Reproducible Agent-Based Multicellular Model Competition<text:bookmark-end text:name="__RefHeading___newsopenvt_reproducible_agent-based_multicellular_model_competition_1"/><text:bookmark-end text:name="newsopenvt_reproducible_agent-based_multicellular_model_competition"/></text:h>
      <text:p text:style-name="Text_20_body">The Open Virtual Tissues (<text:a xlink:type="simple" xlink:href="https://www.openvt.org" text:style-name="Internet_20_link" text:visited-style-name="Visited_20_Internet_20_Link">OpenVT.org</text:a>) initiative has announced the winners of the <text:a xlink:type="simple" xlink:href="https://www.openvt.org/pages/events/competitions/2025openvt-rep-model-comp-main-eligibility.html" text:style-name="Internet_20_link" text:visited-style-name="Visited_20_Internet_20_Link">2025 Reproducible Agent-Based Multicellular Model Competition</text:a>. One model based on CompuCell3D and two models based on the Morpheus modeling framework made it to the podium and were celebrated at the <text:a xlink:type="simple" xlink:href="https://www.openvt.org/pages/events/workshops/2025openvt-smb-workshop.html" text:style-name="Internet_20_link" text:visited-style-name="Visited_20_Internet_20_Link">OpenVT Satellite Workshop of the SMB meeting</text:a> on July 13. The upcoming 2026 round of this competition for promoting Findable, Accessible, Interoperable and Reproducible (FAIR) simulations will be launched <text:a xlink:type="simple" xlink:href="https://forms.gle/frpwTQRSMZC1GZeUA" text:style-name="Internet_20_link" text:visited-style-name="Visited_20_Internet_20_Link">here</text:a>.</text:p>
      <text:h text:style-name="Heading_20_3" text:outline-level="3"><text:bookmark-start text:name="__RefHeading___benchmark_models_2"/><text:bookmark-start text:name="benchmark_models"/>Benchmark models<text:bookmark-end text:name="__RefHeading___benchmark_models_2"/><text:bookmark-end text:name="benchmark_models"/></text:h>
      <text:p text:style-name="Text_20_body">As a community effort, we collect biological benchmark problems and the corresponding representations in alternative modelling formalisms as well as model implementations in specific simulation environments. <text:line-break/>
For this repository see the <text:a xlink:type="simple" xlink:href="https://fairdomhub.org/projects/90" text:style-name="Internet_20_link" text:visited-style-name="Visited_20_Internet_20_Link"> COMBINE Multicellular Modelling project</text:a></text:p>
      <text:h text:style-name="Heading_20_3" text:outline-level="3"><text:bookmark-start text:name="__RefHeading___concepts_3"/><text:bookmark-start text:name="concepts"/>Concepts<text:bookmark-end text:name="__RefHeading___concepts_3"/><text:bookmark-end text:name="concepts"/></text:h>
      <text:p text:style-name="Text_20_body">The concept for MultiCellML based on SBML Level 3 extensions is summarized <text:a xlink:type="simple" xlink:href="https://multicellml.org/wiki/doku.php?id=sbml" text:style-name="Internet_20_link" text:visited-style-name="Visited_20_Internet_20_Link">here</text:a> and a prototype to test and run the new language concepts is described <text:a xlink:type="simple" xlink:href="https://multicellml.org/wiki/doku.php?id=prototype" text:style-name="Internet_20_link" text:visited-style-name="Visited_20_Internet_20_Link">here</text:a>.</text:p>
      <text:h text:style-name="Heading_20_3" text:outline-level="3"><text:bookmark-start text:name="__RefHeading___models_4"/><text:bookmark-start text:name="models"/>Models<text:bookmark-end text:name="__RefHeading___models_4"/><text:bookmark-end text:name="models"/></text:h>
      <text:p text:style-name="Text_20_body">The concepts of MultiCellML have already enabled a number of multicellular models that have been shared at four public model <text:a xlink:type="simple" xlink:href="https://multicellml.org/wiki/doku.php?id=repository" text:style-name="Internet_20_link" text:visited-style-name="Visited_20_Internet_20_Link">repositories</text:a>.</text:p>
      <text:h text:style-name="Heading_20_3" text:outline-level="3"><text:bookmark-start text:name="__RefHeading___events_5"/><text:bookmark-start text:name="events"/>Events<text:bookmark-end text:name="__RefHeading___events_5"/><text:bookmark-end text:name="events"/></text:h>
      <text:p text:style-name="Text_20_body">Please see the sidebar for relevant past and upcoming events.</text:p>
      <text:h text:style-name="Heading_20_3" text:outline-level="3"><text:bookmark-start text:name="__RefHeading___hackathon_2019_6"/><text:bookmark-start text:name="hackathon_2019"/>Hackathon 2019<text:bookmark-end text:name="__RefHeading___hackathon_2019_6"/><text:bookmark-end text:name="hackathon_2019"/></text:h>
      <text:p text:style-name="Text_20_body">The 2019 Hackathon has taken place in Dresden, for details see <text:a xlink:type="simple" xlink:href="https://multicellml.org/wiki/doku.php?id=hackathon" text:style-name="Internet_20_link" text:visited-style-name="Visited_20_Internet_20_Link">here</text:a>.</text:p>
      <text:h text:style-name="Heading_20_4" text:outline-level="4"><text:bookmark-start text:name="__RefHeading___coordination_7"/><text:bookmark-start text:name="coordination"/>Coordination<text:bookmark-end text:name="__RefHeading___coordination_7"/><text:bookmark-end text:name="coordination"/></text:h>
      <text:p text:style-name="Text_20_body">Lutz Brusch, TU-Dresden <text:line-break/>
Martin Golebiewski, HITS Heidelberg</text:p>
      <text:h text:style-name="Heading_20_4" text:outline-level="4"><text:bookmark-start text:name="__RefHeading___funding_8"/><text:bookmark-start text:name="funding"/>Funding<text:bookmark-end text:name="__RefHeading___funding_8"/><text:bookmark-end text:name="funding"/></text:h>
      <text:p text:style-name="Text_20_body"><draw:a xlink:type="simple" xlink:href="https://tu-dresden.de/zih"><draw:frame draw:style-name="media" draw:name="TU Dresden, CIDS, ZIH Legend" text:anchor-type="as-char" draw:z-index="0" svg:width="5.55625cm" style:rel-width="100%"><draw:text-box><text:p text:style-name="legendcenter"><draw:frame draw:style-name="media" draw:name="TU Dresden, CIDS, ZIH" text:anchor-type="as-char" draw:z-index="0" svg:width="5.55625cm" style:rel-width="100%" svg:height="0.97478070175439cm" style:rel-height="scale"><draw:image xlink:href="Pictures/4757dc688676eeb828d66cdbc731968b.png" xlink:type="simple" xlink:show="embed" xlink:actuate="onLoad"/></draw:frame>TU Dresden, CIDS, ZIH</text:p></draw:text-box></draw:frame></draw:a>
<draw:a xlink:type="simple" xlink:href="https://oscars-project.eu"><draw:frame draw:style-name="media" draw:name="OSCARS Legend" text:anchor-type="as-char" draw:z-index="0" svg:width="9.2604166666667cm" style:rel-width="100%"><draw:text-box><text:p text:style-name="legendcenter"><draw:frame draw:style-name="media" draw:name="OSCARS" text:anchor-type="as-char" draw:z-index="1" svg:width="9.2604166666667cm" style:rel-width="100%" svg:height="1.5195580719413cm" style:rel-height="scale"><draw:image xlink:href="Pictures/66234fe485335deec66dd3fc99bb1f85.png" xlink:type="simple" xlink:show="embed" xlink:actuate="onLoad"/></draw:frame>OSCARS</text:p></draw:text-box></draw:frame></draw:a>
<draw:a xlink:type="simple" xlink:href="https://multicellml.org"><draw:frame draw:style-name="media" draw:name="MultiCellML-TDR Legend" text:anchor-type="as-char" draw:z-index="0" svg:width="1.5875cm"><draw:text-box><text:p text:style-name="legendcenter"><draw:frame draw:style-name="media" draw:name="MultiCellML-TDR" text:anchor-type="as-char" draw:z-index="2" svg:width="1.5875cm" svg:height="1.5875cm"><draw:image xlink:href="Pictures/f6bc8f95d43bb5c8f5868ed5772506e5.png" xlink:type="simple" xlink:show="embed" xlink:actuate="onLoad"/></draw:frame>MultiCellML-TDR</text:p></draw:text-box></draw:frame></draw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4T05::56:59</meta:creation-date>
    <dc:creator>Generated</dc:creator>
    <dc:date>2026-08-24T05::56:59</dc:date>
    <dc:language>en-US</dc:language>
    <meta:editing-cycles>1</meta:editing-cycles>
    <meta:editing-duration>PT0S</meta:editing-duration>
    <dc:title>start</dc:title>
  </office:meta>
</office:document-meta>
</file>