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e3881ddb4ff3e4fdc76df391c40015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bml"/><text:bookmark-start text:name="__RefHeading___concept_of_sbml_extensions_towards_multicellml_1"/><text:bookmark-start text:name="concept_of_sbml_extensions_towards_multicellml"/>Concept of SBML extensions towards MultiCellML<text:bookmark-end text:name="__RefHeading___concept_of_sbml_extensions_towards_multicellml_1"/><text:bookmark-end text:name="concept_of_sbml_extensions_towards_multicellml"/></text:h>
      <text:p text:style-name="Text_20_body">Building on existing SBML Level 3 core (A) and (draft) extensions, MultiCellML is designed as a composed model format (E) that uses parts of the dynamic populations package (C) and parts of the static spatial compartments package (B). The latter will be generalized to dynamics of spatial structures (D).</text:p>
      <text:p text:style-name="Text_20_body"><draw:frame draw:style-name="mediacenter" draw:name="Concept of SBML extensions towards MultiCellML Legend" text:anchor-type="paragraph" draw:z-index="0" svg:width="15.875cm"><draw:text-box><text:p text:style-name="legendcenter"><draw:frame draw:style-name="mediacenter" draw:name="Concept of SBML extensions towards MultiCellML" text:anchor-type="paragraph" draw:z-index="0" svg:width="15.875cm" svg:height="13.29191370224cm"><draw:image xlink:href="Pictures/8e3881ddb4ff3e4fdc76df391c400157.png" xlink:type="simple" xlink:show="embed" xlink:actuate="onLoad"/></draw:frame>Concept of SBML extensions towards MultiCellML</text:p></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22T22::47:26</meta:creation-date>
    <dc:creator>Generated</dc:creator>
    <dc:date>2026-08-22T22::47:26</dc:date>
    <dc:language>en-US</dc:language>
    <meta:editing-cycles>1</meta:editing-cycles>
    <meta:editing-duration>PT0S</meta:editing-duration>
    <dc:title>sbml</dc:title>
  </office:meta>
</office:document-meta>
</file>